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3, глава 0</text:h>
      <text:p>После этого надо одеться в порядке, описанном в Орах Хаим гл. 2. И не надо надевать две одежды одновременно, так как это усиливает забывчивость (но надо знать, что «одеждой» называется только то, в чём не постыдился бы выйти на рынок и так же люди ходят в каждой из этих «одежд» по отдельности. В отличие, например, от штанов и подштанников, ведь никто не носит подштанники без штанов и потому нет проблемы надевать их вместе. И так же обувь и калоши, так как калоши второстепенны к обуви. А две одежды, которые не являются второстепенными одна к другой, хотя люди и не выходят в них на рынок, будет запрещено надевать вместе.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