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9</text:h>
      <text:p>Стихи 5:21-24Боялись умереть от стыда, от раскрытия величия Бга.Кога Бг хочет "отомстить" еврейскому народу - Он посылвает им много благ, чтобы им стало стыдно из-за того, что они себя плохо вели, а Бг не только не наказал, но ещё и облагодтельствовал.</text:p>
      <text:p>Поэтому Мойше рабейну сказал "вешоману веосину", пересказывая наасе венишма</text:p>
      <text:p>кабала про имена Всевышнего в Шм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