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8</text:h>
      <text:p>Почему "идущим" на войну, а не "ходившим"? Тут речь про войну с дурным началом, но нет сил объяснить</text:p>
      <text:p>Приводит ко многим бедам, в том числе к подверженности дурному глазу, а 99% умирают от этого, и практика тоже об этом говор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