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7</text:h>
      <text:p>Пинхас полсе действия сомневался, правильно ли он поступил. Поэтому молился Б-гу чтобы никто с ним не враждовал. Благодаря сильной молитве, он воздействовал на других евреев, что у них тоже проснулось чувство этой ревности. И они стали говорить "а что же мы так не поступили? если уж потомок идолопоклонника так возревновал, то как должны были мы возревновать"??? На что Б-г ответил им, что Пинхас поступил так как потомок Аарона. И в итоге у всех было к нему хорошее отношени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