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6</text:h>
      <text:p>Чтобы благословение сработало, надо настроиться на товарища, вложить в броху желангие и любовь и тогда она сработает. Как же сработала браха Бильама? Бильам сделал только тело брохи, а наша задача наполнить его жизненной силой когда мы его читаем или учим.Будет обитать одиноко: 1) единство, бадад - 10 - йуд не делимая 2) из сосков: будет получить всё бжественное влияниеСреди народов не будет считаться: 1) тот кто поидёт делать к властям делать гадости - не будет для них важен 2) просьба наша к властям не будет казаться им чем-то крупным 3) тот, кто через властей чего-то добётся пусть не считает себя важны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