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5</text:h>
      <text:p>Почему история Кораха расположена рядом с подарками коэну? Чтобы сказать, что злодей не только не может навредить цадику, но и наоборот, цадику добавляют с Небес подарков.Откуда Раши видит, что Корах был не дурак? Из того, что он смог всех собрать (т.е. уговорить пойти за ним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