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4</text:h>
      <text:p>Так как цель - подниматься всё выше, они решили, что легче всего это сделать в пустыне, где они "говорили с Бгом лицом к лицу". Но на самом деле, главный подъём - через труд заповедей именно в ИзраилеЧто мы отсюда можем выучить? Что как там начиналось всё с впринципе не плохого совета (и даже Бг согласился), и до чего докатилось. Так и мы не должны пытаться "обхитрить" раввина, а пологаться на его слов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