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3</text:h>
      <text:p>Когда душа поднимается вверх, стремясь к Бгу, она тащит за собой свет, и так же притаскивает свет из более высоких миров при спуске при пробуждении снизу у цадика. Это называется "поднятие миров". И ангелы так же поднимаются на более высокие уровни во время нашего изучения Торы и молитвы.Мир сотворён 7 качествами, которые связаны с 7 пастухами. Мы тоже должны быть с этими качествами соеденины: 1) близки с людьми добра и истины 2) побеждать своё дурное начало 3) Тора - тиферет... И избегать 7 нечистот, которые против святости."Вайдабер элав" - суровое речение, на все поколения "веомарто" - но с мягким содержанием "беалотха эт анерот" когда захочешь поднять еврейские души "эль муль пней аменора" они должны быть прилеплены к 7 свечам</text:p>
      <text:p>Две обратные нун если содеинить - получается мем - надо закрыть рот и говорить только слова ТорыНамёк на это же в том, что ваеи - беда, то есть когда отправлялся Арон - когда идёшь к словам Торы - это страдание, большой трудИ так же видно это из того, что у всех есть рот и язык, но только человеку дана сила речи - явно не для того, чтобы её просто так трати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