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виврей Менахем: , глава 23</text:h>
      <text:p>Стол вместо жертвенника поэтому надо быть ы трепете ыо ыремя еды. ЗА столом с правильным челоывеком можно научиться правильному поведению, что привдет потом к Торе.</text:p>
      <text:p>Врата отмеченные алахой - ырата отмеченные праыильным поведением, лучше чем просто учеба или молитва</text:p>
      <text:p>Каждую ночь дцша поднимается давать отчёт перед Бгом. И если челоыек вел себя хорошо, то спера спрашивают хорошего ангела и поднимают его вверх, а плохого ангела спускают вниз, так как плохо выполнил свою работу[Не понятно, как можено сказать, что он делает работу плохо, если сделать её хорошо не в его власти, так как это зависит от свободы выбора человекка]</text:p>
      <text:p>Надо на кажый кусок думать, что это принесёт заработок в первый, второй... день</text:p>
      <text:p/>
      <text:p>Получается, что венец творения гораздо проблемнее живёт, чем любой таракан</text:p>
      <text:p>На самом деле первый вопрос - занимался ли ты верой в Бга, чтобы верить, что это Он даёт тебе успех, а не твои действия</text:p>
      <text:p>Потому что Тора - рейшит. Вкладывает каждый день новые смыслы в Торы (видимо так как сохарняет предыдущий день в Торе)</text:p>
      <text:p>Скрытые - так как в сердце каждого есть скрытая любовь к Бгу. А раскрывается она, когда недруг начинает на них давить</text:p>
      <text:p>Каждый кто повторяет каждый день по какой дороге ему служить Бгу, чтобы служить ему в этот день сильнее чем, вчера, Бг ему поможет и он станет сыном будущего мира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