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виврей Менахем: , глава 22</text:h>
      <text:p>Если с начала Песаха до полуночи сторожить себя от дурных мыслей - придёшь к полной вере в Бга.Если человек грешит мыслью, то создаётся только душа ангела и её можно убрать Торой или молитвой. Но если было действие - то эта злая часть облекается в человека и не убрать его пока не уберёшь последствия греха.Наша задача уничтожить влияние неевреев на евреев. Лучше всего это делается во время еды по еврецски, когда мы не просто переводим продукты, чтобы насытить себя и для своего удовольствия, а для служения Бгу. Тем самым (особенно во время седера) мы уничтожаем наших противников.</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