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, глава 21</text:h>
      <text:p>В шабатних трапезах, трапезах заповеди или трапезах с мудрецами и цадиками человек получает в мозг от Бга советы по работе над собой. И главное - реализовать эти советы. Поэтому "всякий кто исполняет [советы, полученные на] трёх трапезах"</text:p>
      <text:p>Когда изучали Тору лишма, чтобы узнать истину, тогда Бг раскрывал свет первых дней творения, благодаря которому можно было видеть будущее - это и есть пророчество. Но сейчас, когда пророчества нет, это тоже благо для нас - что нет претензии, почему мы пророков не слушае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