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20</text:h>
      <text:p>Помню Я тебе, когда ты был молодой, как ты прилепился к праведникам и следовал за Мной без задних мыслейТора постоянно обновляется, так как обновляется мир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