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scripts/>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automatic-styles>
    <style:style style:family="paragraph" style:display-name="bold" style:name="odfdo_auto_1">
      <style:text-properties fo:font-weight="bold" style:font-weight-asian="bold" style:font-weight-complex="bold"/>
    </style:style>
    <style:style style:family="text" style:display-name="work_needed" style:name="odfdo_auto_1">
      <style:text-properties fo:background-color="#FF0000"/>
    </style:style>
    <style:style style:family="table-cell" style:name="odfdo_auto_1">
      <style:table-cell-properties fo:background-color="#FF0000" fo:border="none"/>
    </style:style>
    <style:style style:family="table-cell" style:name="odfdo_auto_2">
      <style:table-cell-properties fo:background-color="#FFFF00" fo:border="none"/>
    </style:style>
    <style:style style:family="table-cell" style:name="odfdo_auto_3">
      <style:table-cell-properties fo:background-color="#008000" fo:border="non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h text:outline-level="1"><text:s/>. Двиврей Менахем: , глава 2</text:h>
      <text:p>Зачем Всевышний кормил евреев маном? Для того, чтобы выработать в них битахон и веру, так как это привидит к аават исроэль. Ведь если ты вершить в Бга, то знаешь что получишь своё в любом случае, так что нет никаких причин плохо относиться к другому еврею. А так как аават исроэль - основа Торы, поэтому Всевышний и решил кормить евреев маном.</text:p>
      <text:p>«И сказал Б-г Мойше: “Вот Я пошлю вам дождём хлеб с небес и выйдет народ и будут собирать <text:s/>день в день чтобы проверить его — пойдёт ли по указанию Моему или нет”»</text:p>
      <text:p>Тут есть несколько вопросов: 1) почему им не хватило лепёшек, которые они вынесли из Египта до Дарования Торы? 2) как это связано с испытанием «пойдёт ли по учению Моему...» 3) и ещё вопросы, которые поднимает святой Альшех, см. у него.</text:p>
      <text:p>Видится же, что хотел Святой, благословен Он, увеличить заслуги евереев, чтобы благодаря еде мана привить им добрые и прямые качества характера, чтобы им было проще выполнять Тору и заповеди, см. Сефер аЯшар рабейну Тама, где говорится, что начало всех добрых качеств - это вера и упование, и это — основа и корень всех добрых качеств. И благодаря этому можно прийти сразу к фундаменту и основе — заповеди «возлюби ближнего твоего как самого себя», как мы видим в Геморе историю про одного, который пришёл к старцу Илелю и сказал ему: «Учитель мой, научи меня Торе на одной ноге», и тот ответил ему: «Возлюби ближнего твоего как самого себя.» И так же это объяснено во всех святых книгах, что эта заповедь — фундамент и ???, на котром висят все заповеди Торы. И так же здравый смысл говорит об этом, ведь если человек любит другого как самого себя, тогда очевидно он не будет заниматься кражей или грабежом, прелюбодеянием, убийствами, обманом, местью, злопамятством и многим другим, к чему обязывает разум.</text:p>
      <text:p>Но не возможно исполнить эту заповедь возлюбить весь Израиль полным сердцем, сли нет веры и упования по настоящему. То есть, человек должен полной верой верить, что Творец, благословено имя Его, управляет и присматривает аз всем во всё время и даёт каждому человеку всё необходимое, и ни один человек не может коснуться уготовленного другому. И тот, у кого есть такая вера — сразу же приходит к упованию, ведь сердце его постоянно уверено во Всевышнем, что Он приготовит и даст ему в руку всё, что необходимо. И само собой не продёт вся его жизнь в заботах и работе чтобы увеличить своё благосостояние и имущество, ведь он верит, что он никак не может на это повлиять, и что он получит лишь то, что определено ему Небесами, не болше и не меньше.</text:p>
      <text:p>И после того, как в нём укоренится это качество, он сможет легко прийти к заповеди «возлюби ближнего своего как самого себя...», потому что всё, что он увидит у своего товарища - он не будет желать, и не будет завидовать сердце его эому, потому что он уверен, что это не доля его. И даже если сделает ему его товарищь что-то <text:s/>несправедливое, например если челове торговец и другой откроет конкурирующий магазин - не будет огорчено сердце его вообще, так как он уверен, что другой никак не повредит ему и не повлияет на уготовленный ему заработок, ни в большую ни в меньшую сторону.</text:p>
      <text:p>И потому постановила мудрость Его, Благословенного, питать евреев маном, который спускался с небес каждый день, день в день, а не с одного дня на другой, чтобы приучить евреев, близкий народ, к упованию и чтобы убрать у них беспокойство.</text:p>
      <text:p>И так же повелел Он, чтобы не собирали много, лишь омер на человека, чтобы не завидовал один другому и чтобы не было суеты с целью разбогатеть [и см. Шмот 5:13, где используется тот же глагол и тоже что надо было закончить работу день в день - возможно чтобы сказать, что спешка нужна в служении Всевышнему, чтобы успеть сделать то, что тебе определно на этот день. Но вот в заработке она не нужна]. И доказательство этому - что каждый, кто не обратил внимание на слова Святого, благословен Он, и собрал больше - это ему не помогло, как написано «и меряли омером и не было больше у того, кто собрал больше, и не понёс ущерб тот, кто собрал меньше». Всё это сделал Святой, благсловен Он, ради правдености Его, чтобы возвеличить Тору и укрепить её, то есть чтобы приучить их к вере и упованию и тем самым привести к исполнению Торы как сказано выше. И потому завершает стих словами «чтобы испытать, пойдёт ли по указанию Моеу или нет», так как это был знак исполнения Торы [видимо имеется ввиду, что проверка в том, что если послушаются - легко будет исполнять Тору, а если нет - сложно]</text:p>
      <text:p/>
      <text:p>Зачем история про ман нужна в наше время?Раз собирали меньше и больше, значит нарушили приказ Б-га, но Он никак на это не отреагировал?Раз уж мацы чудом хватило на 61 трапезу - почему нельзя было обойтись только ей, зачем нужен ман?Заповеди двух типов: которые разум обязывает (дерех эрец и они сводятся к не возжелай) и которые сами бы не решили делать. Для заповедей первого типа требуется верить что Б-г всё делает как лучше. И как надо укрепиться в вере, так надо укрепиться в уповании. И если человек не уповает - он не верит! И для Торы нужно верить в Бга (чтобы учить Тору лишма) и упование (что уча Тору человек не потеряет заработок и будет ему что есть).Ответили на все вопросы: и в наше время у людей та же проблема, что люди боятся, что их парнасу кто-то заберётТак как этим у них вырабатывалась вера и битахонТак как только через веру и битахон можно придти к Торе</text:p>
      <text:p>"Вот то, что приказал Б-г: "Пусть собирает его человек по едокам - омер на человека..." И делали так сыны израиля... И померили омером и не было больше у того, кто собрал больше, и не было меньше у того, кто собрал меньше"</text:p>
      <text:p>В этом стихе стоит обратить внимание на три вещи: 1) мы уже знаем, что Тора - вечная, и нет в ней ни одной идеи, ни одного стих, ни одного слова и даже ни одной буквы, которые не были бы актулаьны для каждого поколения и для любого времени. А раз так - надо понять, разве нужна нам вся эта глава в наше время, когда ман не спускается евреям? И зачем вся эта история, что "не было больше у того, кто собрал больше..."? 2) Всевышний приказал каждому собрать по едокам, по омеру на человека, а затем написано "и не было больше у того, кто собрал больше...", значит, нарушили приказ и не собрали равное количество - каждый по омеру на человека. Ведь иначе - зачем надо было мерять? И в чём был бы смысл "не собрал больше" если бы все собирали равное количество? Значит, точно нарушили приказ. А это великий грех, нарушить приказ Б-га. Но при этом мы не находим в Торе никакого наказанания за это, как находим наказание за другие грехи. И даже не видим, чтобы Всевышний рассматривал это как грех. 3) известно, что ман не падал до 17 ияра, и до этого времени им хватало лепёшек, которые вынесли из Египта. И сказали мудрецы, что это было большое и явное чудо, что каждому еврею, его жене и детям хватило этого теста так надолго и не требовалось всё это время мана.</text:p>
      <text:p>И чтобы ответить на это, предварим словами мидраша мудрецов на стих "и изгнал Адама... охранять путь к дереву жизни": "путь - это дерех эрец. едерво жизни - это Тора. Учим мы отсюда, что дерех эрец предшествует Торе." И надо понять по простому смыслу, что это за дерех эрец должен быть у человека до Торы.</text:p>
      <text:p>И видится мне, что мы находим среди 613 заповедей, которые дал нам Всевышний в нашей святой Торе, два аспекта: 1) разумные заповеди, то есть то, что разум обязывает делать, даже если бы это не было сказано в Торе просто из-за дерех эреца. Наприме,р не красть, не грабить, не обманывать, законы ущербов и травм, имущественные заоны и тому подобное, к чему обязывает здравый смысл и разум человеаа. И большинство этих заповедей включены в заперт "не возжелай", потому что если не возжелаешь - не будешь красть, грабить, прелюбодействовать и т. п. 2) заповеди, которые мы обязаны выполнять, потому что слышали их от Святого, благословен Он, как цицит, тфилин, мезуза, что если бы не прикзано нам было бы их делать, разум не обязывал бы к этому. <text:s/>И главное, что движит выполнением этих заповедей - упование на Б-га. Ведь если человек на самом деле уповает на Б-гаа, чо в великой милости Он постоянно оказывает благо своим творениям, и всё, что делает Милосердный - к добру делает, тогда человек не будет обращать внимание на убытки и не будет желатеьь ничего, так как знает истину, что даже то, что кажется ему недостатком временным - это тоже на благо ему, которое он получит со временем.</text:p>
      <text:p>Поэтому очень сильно должен человек укрепиться в уповании, чтобы достичь в нём совершенства, так же как надо укрепиться в вере, чтобы достичь полноценной веры, что Творец, благословенно имя Его, управляет всем и только Он один и Он всё творит и т. д.</text:p>
      <text:p>Однако, большинство мира ошибаются в этом, и делают больше упор на веру. И когда они видят человека, чья вера не полноценная - считают его вышедшим за рамки Торы. А вот на упование не обращают внимание вообще. Но на самом деле оба эти качества равноценны и в обоих требуется укрепиться. И ведь это раскрыли нам мудрецы в своём толковании, приведённом выше, и это то, что сказано «“хранить путь” — это дерех эрец», то есть те заповеди, к <text:s/>которым обязывает человеческий разум, а «“дерево жизни” — это Тора», то есть заповеди не логичные, которые известны нам из Торы. Почему же тогда дерех эрец предшествует Торе? Ведь из-за особой святости нашей Торы, она должна была бы быть упомянута перед дерех эрец, который понятен даже простым людям, не изучающим Тору?! НО это учит нас, что дреех эрец предшествует Торе, то есть укрепиться в этих заповедях здравого смысла, чьё исполнение завписит от веры и упования - это предшествует Торе, ведь человек не может прийти к Торе без веры и упования. Ведь у кого нет веры - он не может учиться во имя Торы. И так же надо быть полноценным в уповании, быть уверенным, то Всевышний обеспечит все нужды и пропитание, если человек будет заниматься Торой.</text:p>
      <text:p>И когда евреи вышли из Египта, повелел им Святой, благословен Он, чтобы каждый собирал по омеру на человека, но евреи ещё не знали, какой объём называется омер. Мы видим этого из того, что написано далее «а омер - десятая часть эйфы», значит, до сих пор они не знали размер омера.</text:p>
      <text:p>И поскольку евреи тогда ещё не достигли цельности в уповании, так как вышли из Египта очень погружёнными в материальность, поэтому каждый торопился собрать как можно быстре, так как боялся - вдруг ему не хватит мана, собрать сколько надо, если он не поторопится. И так же другой, когда видел, что товарищ его собирает много, а сам он ещёне собрал столько - боялся тоже, чтоб может быть не останется ему достаточно мана. И всё это из-за того, что у них не было полноценного упования. И так же мы видим из-за наших великих грехов в нашем поколении: если человек видит, что товащи его открывает такой же магазин или занимается той же профессией, то он уже боится, что товарищ заберёт у него весь заработок!</text:p>
      <text:p>Когда же приносили ман домой, тогда увидели, что каждый собрал равное количество: тот, кто собирал больше, не собрал больше, а кто собирал меньше - не собрал меньше, в любом случае каджый собрал по омеру на человека. И тогда укрепилась у них вера и упование, так как видели они, что есть Творец, который наблюдает <text:s/>постоянно за всеми своими творениями частным провидением. И нет силы ни у какого творения дать больше или меньше чем тебе полагается от Него, благословенного.</text:p>
      <text:p>И это было причиной и помощью в получении Торы, как мы сказали, что человек не может придти к Торе и заповедям без веры и упования.</text:p>
      <text:p>И тем самым отвечаются все привдённые выше вопросы.</text:p>
      <text:p>А то, что написано «не собрал больше тот, кто собирал больше и не собрал меньше тот, кто собирал меньше» говорится о тех, кто собирал больше сначала, так как торопился, потому что боялся, что ему не останется, и тех, кто собирал меньше, то есть считал, что собирал меньше, чем его более успешный товарищ.</text:p>
      <text:p>И это так же отвечает на вопрос, почему не хватило им лепёшек до Дарования Торы, так как им нужно было получить ман, чтобы прийти к вере, благодаря чему они смогли прийти к получению Торы.</text:p>
      <text:p/>
      <text:p>Почему собирали ман утром до молитвы, чтобы вдохоновиться и найти новую кавану в молитве, так как нельзя молиться каждый раз одно и то же с той же каваной (+вместе с маном находили мудрость Торы).Перед молитвой надо убрать все мысли, не связанные с молитвой, чтобы молиться было легкоКаждый день надо укрепиться, так как завтра надо сделать ещё лучше</text:p>
      <text:p>«И собирали его утром утром»</text:p>
      <text:p>Надо понять, зачем написано, что они исполнили указание и собарили? Ведь это и так очевидно - им надо было собирать, чтобы у них было что есть! Так же надо понять сказаное «собирали его утром», то есть равно утром, с рассветом - а это очень странно! Ведь даже в нашем поколении, когда мы уже в крайнем упадке, бедны разумом, при всём при этом если мы видим людей, даже самых незначительных, которые бегут за заработком утром, до молитвы, мы должны увещивать их и убрать у них эту преграду, как написано «начало мудрости - страх перед Б-гом» и как написали высшие святые. А поколение знание выходили с восходом солнца, до утренней молитвы, есть?!</text:p>
      <text:p>Идея же в том, что Тора учит нас пути хорошему и прямому в служении Творцу нашему, благословенному, что должен человек задуматься каждый день перед молитвой о возвышенности Бга, благословенного, и величии Его, и подумать о том, с какой мыслью он встаёт молиться перед Царём грозным и святым, и какие смыслы новые он вложит в свою молитву. Ведь всякй у котоорого есть мозг в черепе может понять, что даже перед обычным царём не стоит вставать и говорить каждый день одну и ту же песнь, без чего-то нового, тем более перед Царём всех царей, Святым, благословен Он, который проверяет сердца и почки - надо каждый день чтобы была новая кавана сердца, как написано «пойте Б-гу новую песнь». И это же намекается в стихе «и выходил народ и собирали “давар” день в день», то есть что собирали с маном мудрость Торы, которая называется «давар», как сказано «При помощи “давар” Б-га небеса сделаны». И потому вставали рано утром и собирали его до молитвы, чтобы задуматься о возвышенности Б-га, благословенного, как Он посылает им хлеб с небес, что-то вне рамок природы. И очевидно что это нужно, чтобы показать нам, что есть Творец, наблюдающий за творением постоянно. И Он силён и всемогущ. И это было им подготовкой «к песне и к молитве», благодаря чему они увеличивали силу и мощь в молитве своей, так как душа в мозгу их всемсте со всеми их чувствами и силами были заняты тем, чтобы найти что-то новое в молитве.<text:s/></text:p>
      <text:p>Известно, что любое начало - тяжёлое. И так же в служении Творцу, благословенно имя Его, должен человек стать силён как лев, встатть утром, когда становится новым творением, и должен укрепиться очень и отчистить НаРаН свой, чтобы молиться со святыми мыслями. И после того, как он ослабит материальные и телесные силы, <text:s/>тогда сможет он помолиться со спокойным духом и явным языкаом, так как никто не будет мешать ему и путать его мысли. Пример этому - солнце, когда оно начинает светить утром - тогда оно очень красное, а после этого начинает понемногу белеть. Так как на самом деле оно не хочет выходить из своего обиталища святого в высших мирах и светить тут, в низжем и низком мир, как сказно в Геморе и мидраше, как Всевышний выводит солнце из места его Своей речью святой. И так как солнце напрягается очень чтобы отменить свою волю перед волей святого Творца, как мы говорим «и все они делают в трепете и страхе желание Творца их»; и из-за огромных услилий оно краснеет, как человек, который всаёт молиться с нечистым телом, и должен отделить все лишние мыли, для этого ему нужно напрячьюся всеми силами и убрать силы тела и усилить разум свой, так что лицо его краснеет, как у борющегосся человека. И после этого, когда он преодолевает своё дурное начало и подчинает его, тогда он начинает свелесть понемного, так как он успокаиваетс, и тогда уже может молиться с каваной в сердце, спокойно без труда.</text:p>
      <text:p>И это то, что написано «И собирали его утром утром», то есть все святые мысли, которые они получили от собирания мана они старались собрать утром, когда время усилить разум в стремлении [ко Всевышнему], «каждый согласно едокам собрал», то есть каждый был проворен и силён по мере своего разумения. Но после этого «и грело солнце и он таял», то есть как солнце потом когда пригревает, пропадает его напряг, и оно светлеет, так же и в усилении разума святого в собирании мана надо бытло отдать свою душ каждое утро чтобы укрепить силу раума их на этот день, чей свет разума светил им весь этот день. И так же на второе утро им над было снова укреплятся, каждый опо своему разумению</text:p>
      <text:p/>
      <text:p>Точно так же, как отличался ман пятничный от того, который выпадал для шабата - можно видеть святость шабата днём, когда работает духовное зрение. НОчью оно не рабоатет и можно видеть лишь ту святость, которая возникла из-за нашей подготовки к нему</text:p>
      <text:p>«Увидьте, что Б-г даёт вам шабат». На первый взгляд, не понятно, почему тут нет частицы «эт», как мы видим в стихе «и хранили сыны израиля “эт” шабат», а тут написано просто - без частицы “эт”, только лишь с определённым артиклем.</text:p>
      <text:p>И уже известо, что как материальное зрениене работает ночью, так и духовное зраени, когда челове должен видеть глазами разума. И потому не врея для цицита и тфилина ночью. И потому когда человек рано утром встаёт в шабат - он обязан сразу же увидеть святость дня субботнего глазами разума. И поэтому написано тут: «увидьте, что Б-г даёт вам шабат [- шабат с определённым артиклем]», так как святость этого дня - сильная святость, и об этом сказано «смотрите», так как должен человек увидеть глазами разума святость этого дня. И поэтому стих завершается словами «поэтому Он даёт вам в шестой днеь хлеб на два дня», то есть как когда ман спускался в шестой день, было видно и зметно, какая часть мана выделена на шабьат, так как она была красивее и лучше пахала и и была вкуснее, чем дола мана на шестой день, как это объяснено в святых книгах. То есть, так же как вы видите разницу в мане материальными глазами, так же вы должны видить глазами разума удивительную святость шабатнего дня. И поэтому написано «шабат» с определённым артиклем.</text:p>
      <text:p>Но стих «И соблюдали сыны израиля шабат» [и тут есть и частица «эт» и определённый артикль] говорит про святость вечера шабата, так как хранение - оно ночью, как известно. И поэтому написано «эт ашабат», то есть, что это не сущностная святость, а лишь отделённость от работы будничных дней и подготовки дня шестого. Так человек чувствует святость шабатней ночи. И поэтому написано «эт», что намекает на причины, приводящие к святости. (А по поводу святости сущностной объяснил АДМУР удивительные хидуши)</text:p>
      <text:p>"Вот Я дождем ниспошлю вам хлеб с небес; и выйдет народ". Три вопроса: 1) почему "дождил" ман, а не спустил? Ведь для мана не нужен был дождь (в отличие от хлеба) 2) зачем "вам"? 3) почему "выйдет" народ а не "выйдут"?В еде есть вкус/вид/запах и то же в мане - у него был вкус/вид/запах любой еды. Это и есть матар - маре, таам, реах. Запах чувствовали и народы мира, но не могли попробовать и это их мучало.Почему в шабат не падал ман? Из-за тех, кто не довольствовался своим и ходили собирать ещё - и было опасение, что принесут. И поэтому "народ" - эрев рав."вам" - никто другой ваш заработок (может быть кроме его запаха) забрать не сможетПочему в шабат 12 хал для кидуша? Потому что собирали 6 мидот всю неделю, а в шабат - двойная доза - 12</text:p>
      <text:p/>
      <text:p/>
      <text:p/>
      <text:p/>
      <text:p/>
      <text:p>Почему ман назвали маном?Ман очищал мозги и мысли для служения Всевышнему, и изменения в человеке происходли каждый день кординальные.</text:p>
      <text:p>«Вот Я пошлю дождём вам хлеб с небес...»</text:p>
      <text:p>Тут возникает много вопросов:</text:p>
      <text:p/>
      <text:p>И видится мне, что Святой, благословен Он, сотворил в Своём мире множество душ и всё необходимое для них, то есть вещи, оживляющие их благодаря еде и питью. Ведь тело получает удовольствие от трёх аспектов, содержащихся в еде: вкуса, вида и запаха. И эти три аспекта воспринимаются тремя чувствами человеческого тела. И всё чтто ближе - раньше. Потому что дождь (?) идёт к наиболее близкому чувству - нёбу, но не получает от него удовольствия, пока не попробует, а зрение - дальше, а обоняние - ещё дальше. Ведь даже ту вещь, которую зрение не воспринимает, например эта вещь находится за стеной, но обоняние может воспринять, так как запах преодолевает стену.</text:p>
      <text:p>И все эти три аспекта были в мане: в нём чувствовали вкус любой пищи в мире, любой вид и любой запах — все они были в мане. И хотя мы видим только что вкус мана менялся, тем не менее можно сделать вывод об остальном [- запахе и виде -] из сказанного, что ман очевидно менял цвет на любой и запах на любой. Ведь написано «а вид его - как вид хрусталя», то есть у него нет своего вида, то есть он прозрачный и если положить под него какой-то цвет - то он принимает вид этого этого цвета. Так же и ман включал в себя все виды и все запахи.</text:p>
      <text:p>И это намекается словами «пошлю дождём», так как слово «м-т-р» это аббривиатура «маре (вид) - таам (вкус) - реах (запах)». И про это говорит стих «Накрой передо мной сто напротив моих врагов» и толкуют мудрецы, что речь идёт о мане. И на первый взгляд удивительно - откуда знали народы мира вкус мана? Ведь он спускался только ради евреев, а народы мира не могли приблизиться к ним, даже чтобы посмотртеь, тем более попробовать его. В особенности с учётом свойства мана, что он не мог сохраниться у того, ради которого он не выпадал, как это видно из стиха «и не было больше у того, кто собрал много».</text:p>
      <text:p/>
      <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style:font-pitch="fixed" fo:font-size="10pt" style:font-name-asian="DejaVu Sans Mono" style:font-family-asian="'DejaVu Sans Mono'" style:font-family-generic-asian="modern" style:font-pitch-asian="fixed" style:font-size-asian="10pt" style:font-name-complex="DejaVu Sans Mono" style:font-family-complex="'DejaVu Sans Mono'" style:font-family-generic-complex="modern" style:font-pitch-complex="fixed" style:font-size-complex="10pt"/>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Numbering_20_Symbols" style:display-name="Numbering Symbols" style:family="text"/>
    <style:style style:name="Exampl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Teletyp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text:outline-style style:name="Outline">
      <text:outline-level-style text:level="1" loext:num-list-format="%1%." style:num-suffix="." style:num-format="1">
        <style:list-level-properties/>
      </text:outline-level-style>
      <text:outline-level-style text:level="2" loext:num-list-format="%1%.%2%." style:num-suffix="." style:num-format="1" text:display-levels="2">
        <style:list-level-properties/>
      </text:outline-level-style>
      <text:outline-level-style text:level="3" loext:num-list-format="%1%.%2%.%3%." style:num-suffix="." style:num-format="1" text:display-levels="3">
        <style:list-level-properties/>
      </text:outline-level-style>
      <text:outline-level-style text:level="4" loext:num-list-format="%1%.%2%.%3%.%4%." style:num-suffix="." style:num-format="1" text:display-levels="4">
        <style:list-level-properties/>
      </text:outline-level-style>
      <text:outline-level-style text:level="5" loext:num-list-format="%1%.%2%.%3%.%4%.%5%." style:num-suffix="." style:num-format="1" text:display-levels="5">
        <style:list-level-properties/>
      </text:outline-level-style>
      <text:outline-level-style text:level="6" loext:num-list-format="%1%.%2%.%3%.%4%.%5%.%6%." style:num-suffix="." style:num-format="1" text:display-levels="6">
        <style:list-level-properties/>
      </text:outline-level-style>
      <text:outline-level-style text:level="7" loext:num-list-format="%1%.%2%.%3%.%4%.%5%.%6%.%7%." style:num-suffix="." style:num-format="1" text:display-levels="7">
        <style:list-level-properties/>
      </text:outline-level-style>
      <text:outline-level-style text:level="8" loext:num-list-format="%1%.%2%.%3%.%4%.%5%.%6%.%7%.%8%." style:num-suffix="." style:num-format="1" text:display-levels="8">
        <style:list-level-properties/>
      </text:outline-level-style>
      <text:outline-level-style text:level="9" loext:num-list-format="%1%.%2%.%3%.%4%.%5%.%6%.%7%.%8%.%9%." style:num-suffix="." style:num-format="1" text:display-levels="9">
        <style:list-level-properties/>
      </text:outline-level-style>
      <text:outline-level-style text:level="10" loext:num-list-format="%1%.%2%.%3%.%4%.%5%.%6%.%7%.%8%.%9%.%10%." style:num-suffix="." style:num-format="1" text:display-levels="10">
        <style:list-level-properties/>
      </text:outline-level-style>
    </text:outline-style>
    <text:list-style style:name="List_20_1" style:display-name="List 1">
      <text:list-level-style-bullet text:level="1" text:style-name="Numbering_20_Symbols" loext:num-list-format="%1%" text:bullet-char="•">
        <style:list-level-properties/>
        <style:text-properties style:font-name="OpenSymbol"/>
      </text:list-level-style-bullet>
      <text:list-level-style-bullet text:level="2" text:style-name="Numbering_20_Symbols" loext:num-list-format="%2%" text:bullet-char="•">
        <style:list-level-properties/>
        <style:text-properties style:font-name="OpenSymbol"/>
      </text:list-level-style-bullet>
      <text:list-level-style-bullet text:level="3" text:style-name="Numbering_20_Symbols" loext:num-list-format="%3%" text:bullet-char="•">
        <style:list-level-properties/>
        <style:text-properties style:font-name="OpenSymbol"/>
      </text:list-level-style-bullet>
      <text:list-level-style-bullet text:level="4" text:style-name="Numbering_20_Symbols" loext:num-list-format="%4%" text:bullet-char="•">
        <style:list-level-properties/>
        <style:text-properties style:font-name="OpenSymbol"/>
      </text:list-level-style-bullet>
      <text:list-level-style-bullet text:level="5" text:style-name="Numbering_20_Symbols" loext:num-list-format="%5%" text:bullet-char="•">
        <style:list-level-properties/>
        <style:text-properties style:font-name="OpenSymbol"/>
      </text:list-level-style-bullet>
      <text:list-level-style-bullet text:level="6" text:style-name="Numbering_20_Symbols" loext:num-list-format="%6%" text:bullet-char="•">
        <style:list-level-properties/>
        <style:text-properties style:font-name="OpenSymbol"/>
      </text:list-level-style-bullet>
      <text:list-level-style-bullet text:level="7" text:style-name="Numbering_20_Symbols" loext:num-list-format="%7%" text:bullet-char="•">
        <style:list-level-properties/>
        <style:text-properties style:font-name="OpenSymbol"/>
      </text:list-level-style-bullet>
      <text:list-level-style-bullet text:level="8" text:style-name="Numbering_20_Symbols" loext:num-list-format="%8%" text:bullet-char="•">
        <style:list-level-properties/>
        <style:text-properties style:font-name="OpenSymbol"/>
      </text:list-level-style-bullet>
      <text:list-level-style-bullet text:level="9" text:style-name="Numbering_20_Symbols" loext:num-list-format="%9%" text:bullet-char="•">
        <style:list-level-properties/>
        <style:text-properties style:font-name="OpenSymbol"/>
      </text:list-level-style-bullet>
      <text:list-level-style-bullet text:level="10" text:style-name="Numbering_20_Symbols" loext:num-list-format="%10%" text:bullet-char="•">
        <style:list-level-properties/>
        <style:text-properties style:font-name="OpenSymbol"/>
      </text:list-level-style-bullet>
    </text:list-style>
    <text:list-style style:name="Numbering_20_1" style:display-name="Numbering 1">
      <text:list-level-style-number text:level="1" text:style-name="Numbering_20_Symbols" loext:num-list-format="%1%." style:num-suffix="." style:num-format="1">
        <style:list-level-properties/>
      </text:list-level-style-number>
      <text:list-level-style-number text:level="2" text:style-name="Numbering_20_Symbols" loext:num-list-format="%2%." style:num-suffix="." style:num-format="1">
        <style:list-level-properties/>
      </text:list-level-style-number>
      <text:list-level-style-number text:level="3" text:style-name="Numbering_20_Symbols" loext:num-list-format="%3%." style:num-suffix="." style:num-format="1">
        <style:list-level-properties/>
      </text:list-level-style-number>
      <text:list-level-style-number text:level="4" text:style-name="Numbering_20_Symbols" loext:num-list-format="%4%." style:num-suffix="." style:num-format="1">
        <style:list-level-properties/>
      </text:list-level-style-number>
      <text:list-level-style-number text:level="5" text:style-name="Numbering_20_Symbols" loext:num-list-format="%5%." style:num-suffix="." style:num-format="1">
        <style:list-level-properties/>
      </text:list-level-style-number>
      <text:list-level-style-number text:level="6" text:style-name="Numbering_20_Symbols" loext:num-list-format="%6%." style:num-suffix="." style:num-format="1">
        <style:list-level-properties/>
      </text:list-level-style-number>
      <text:list-level-style-number text:level="7" text:style-name="Numbering_20_Symbols" loext:num-list-format="%7%." style:num-suffix="." style:num-format="1">
        <style:list-level-properties/>
      </text:list-level-style-number>
      <text:list-level-style-number text:level="8" text:style-name="Numbering_20_Symbols" loext:num-list-format="%8%." style:num-suffix="." style:num-format="1">
        <style:list-level-properties/>
      </text:list-level-style-number>
      <text:list-level-style-number text:level="9" text:style-name="Numbering_20_Symbols" loext:num-list-format="%9%." style:num-suffix="." style:num-format="1">
        <style:list-level-properties/>
      </text:list-level-style-number>
      <text:list-level-style-number text:level="10" text:style-name="Numbering_20_Symbols" loext:num-list-format="%10%." style:num-suffix="." style:num-format="1">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none"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4-01-27T17:51:25.741668001</meta:creation-date>
    <meta:editing-duration>P0D</meta:editing-duration>
    <meta:editing-cycles>1</meta:editing-cycles>
    <meta:generator>odfdo 3.22.8</meta:generator>
    <meta:document-statistic meta:table-count="0" meta:image-count="0" meta:object-count="0" meta:page-count="1" meta:paragraph-count="0" meta:word-count="0" meta:character-count="0" meta:non-whitespace-character-count="0"/>
  </office:meta>
</office:document-meta>
</file>