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3, глава 2</text:h>
      <text:p>«И собирали его утром утром»</text:p>
      <text:p>Надо понять, зачем написано, что они исполнили указание и собарили? Ведь это и так очевидно - им надо было собирать, чтобы у них было что есть! Так же надо понять сказаное «собирали его утром», то есть равно утром, с рассветом - а это очень странно! Ведь даже в нашем поколении, когда мы уже в крайнем упадке, бедны разумом, при всём при этом если мы видим людей, даже самых незначительных, которые бегут за заработком утром, до молитвы, мы должны увещивать их и убрать у них эту преграду, как написано «начало мудрости - страх перед Б-гом» и как написали высшие святые. А поколение знание выходили с восходом солнца, до утренней молитвы, есть?!</text:p>
      <text:p>Идея же в том, что Тора учит нас пути хорошему и прямому в служении Творцу нашему, благословенному, что должен человек задуматься каждый день перед молитвой о возвышенности Бга, благословенного, и величии Его, и подумать о том, с какой мыслью он встаёт молиться перед Царём грозным и святым, и какие смыслы новые он вложит в свою молитву. Ведь всякй у котоорого есть мозг в черепе может понять, что даже перед обычным царём не стоит вставать и говорить каждый день одну и ту же песнь, без чего-то нового, тем более перед Царём всех царей, Святым, благословен Он, который проверяет сердца и почки - надо каждый день чтобы была новая кавана сердца, как написано «пойте Б-гу новую песнь». И это же намекается в стихе «и выходил народ и собирали “давар” день в день», то есть что собирали с маном мудрость Торы, которая называется «давар», как сказано «При помощи “давар” Б-га небеса сделаны». И потому вставали рано утром и собирали его до молитвы, чтобы задуматься о возвышенности Б-га, благословенного, как Он посылает им хлеб с небес, что-то вне рамок природы. И очевидно что это нужно, чтобы показать нам, что есть Творец, наблюдающий за творением постоянно. И Он силён и всемогущ. И это было им подготовкой «к песне и к молитве», благодаря чему они увеличивали силу и мощь в молитве своей, так как душа в мозгу их всемсте со всеми их чувствами и силами были заняты тем, чтобы найти что-то новое в молитве.<text:s/></text:p>
      <text:p>Известно, что любое начало - тяжёлое. И так же в служении Творцу, благословенно имя Его, должен человек стать силён как лев, встатть утром, когда становится новым творением, и должен укрепиться очень и отчистить НаРаН свой, чтобы молиться со святыми мыслями. И после того, как он ослабит материальные и телесные силы, <text:s/>тогда сможет он помолиться со спокойным духом и явным языкаом, так как никто не будет мешать ему и путать его мысли. Пример этому - солнце, когда оно начинает светить утром - тогда оно очень красное, а после этого начинает понемногу белеть. Так как на самом деле оно не хочет выходить из своего обиталища святого в высших мирах и светить тут, в низжем и низком мир, как сказно в Геморе и мидраше, как Всевышний выводит солнце из места его Своей речью святой. И так как солнце напрягается очень чтобы отменить свою волю перед волей святого Творца, как мы говорим «и все они делают в трепете и страхе желание Творца их»; и из-за огромных услилий оно краснеет, как человек, который всаёт молиться с нечистым телом, и должен отделить все лишние мыли, для этого ему нужно напрячьюся всеми силами и убрать силы тела и усилить разум свой, так что лицо его краснеет, как у борющегосся человека. И после этого, когда он преодолевает своё дурное начало и подчинает его, тогда он начинает свелесть понемного, так как он успокаиваетс, и тогда уже может молиться с каваной в сердце, спокойно без труда.</text:p>
      <text:p>И это то, что написано «И собирали его утром утром», то есть все святые мысли, которые они получили от собирания мана они старались собрать утром, когда время усилить разум в стремлении [ко Всевышнему], «каждый согласно едокам собрал», то есть каждый был проворен и силён по мере своего разумения. Но после этого «и грело солнце и он таял», то есть как солнце потом когда пригревает, пропадает его напряг, и оно светлеет, так же и в усилении разума святого в собирании мана надо бытло отдать свою душ каждое утро чтобы укрепить силу раума их на этот день, чей свет разума светил им весь этот день. И так же на второе утро им над было снова укреплятся, каждый опо своему разумению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