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9</text:h>
      <text:p>"Посмотрите на Авраама, отца вашего, и на Сарру, родившую вас". Материя и духовность зависят друг от друга. Поэтому в молодости легче служить Б-гу, чем в старости. И поэтому акеда было испытанием Авраама, а не Ицхака. И тут есть совет для старцев, которые хотят верунть себе духовную молодость - исполнить какую-то заповдеь как надо с испытание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