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, глава 17</text:h>
      <text:p>Притяснители - ситра ахра. И потому Б-г кормил маном, корень которго выше ангелов и потому (он выше природы) и нет к нему доступа у ситры ахры.</text:p>
      <text:p>НАдо любить увещивания, они приводят благо. Надо молиться, чтобы были увещиватели. Лучшие увещивания - в Торе</text:p>
      <text:p>Как может преследовать добро и милосердие. Сила привычки работает и в дурных качествах и в хороших. И если приучить себя стремиться к Бгу, то будешь стремиться к Нему и после смерти в силу этой привычки. И это и есть удовольствие и вечная жизнь праведников, почему они называются живыми даже после смерти. (Изучение Торы лишма - приобрести 13 качеств милосеридия через 13 принципов толкования Торы)</text:p>
      <text:p>Мира надо стремиться, потому что он - общая заповедь. Остальные заповеди - есть возможность - исполняй, нет - нет. А за миром надо стремиться.</text:p>
      <text:p>Тот, кто по настоящему прилеплен к Б-гу, может в шабат слышать Его речь, как речь человека к другому</text:p>
      <text:p>Исполведоваться надо и за хорошие дела, так как не возможно сделать их полноценно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