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6</text:h>
      <text:p>Книга Йоны о том, как надо любить евреев и что надо быть готовым ради этого пожертвовать всем. (Неевреям проще сделать тшуву, так как у них меньше заповедей)Почему Йона был наказан морем? Так как главное достоинство человека - речь (даже ангелы не могут говорить, как евреи), а Йона не стал её использовать, поэтому был наказан удушением. Но так как Б-г не хочет смерти даже злодея, поэтому спас его рыбой, а Йона всё понял и раскаялс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