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5</text:h>
      <text:p>1) делай своё и надейся на Б-га, что он даст тебе всё необходимое2) самое первое/лучшее надо отдавать Б-г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