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14</text:h>
      <text:p>Все воодушевление служить Бгу приходит не по своим заслугам, а через Яакова Авину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