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виврей Менахем: , глава 11</text:h>
      <text:p>Надо внимательно смотреть, кто тебя судит. Доброе начало говорит, что ты ещё и не начал заповеди делать как надо, а дурное - что это ещё и не грех</text:p>
      <text:p>Если ты руководитель - твоя задача наставлять на правильный путь неспеша, а не переломить их за один раз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