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10</text:h>
      <text:p>Праведник - уповает на Всевшнего. Есть те, кто уповают целиком, что Б-г их целиком обеспечит и занимаются постояно только ТиЗ. ЧТо Бг им делает? Послыает им броху в то малое, что есть у них.Броха может быть не видна: вещь может быть той же самой, но её может на дольше хватать. И аналогично проклятию. Итак: задумайся и увидь, что если уповаешь на Бга, то есть браха и ты можешь заниматься ТиЗ. А если нет - будет всегда не хватать и не дойдёшь до ТиЗ</text:p>
      <text:p>Как можно благодаря еде научиться бояться Бга?см Гемору Брахот 38а и не будет у тебя вопрос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