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Скромность. Видеть достоинства в другом, глава 1</text:h>
      <text:p>«И сказал Ицхак Аврааму, своему отцу, и сказал: “Отец мой!” И сказал: “Вот я, сын мой!”...»</text:p>
      <text:p>Надо понять следующее: ведь уже сказали мудерцы, что любая Сефер Тора, в которой обнаружили, что нехватает буквы или что есть лишняя буква - такая Тора посульная. А тут на первый взгляд весь стих излишний. Ведь в чём смысл того, что [говорится нам, что] Ицхак сказал воему отцу Аврааму «Отец!», аи что сказал Авраам своему сыну «Сын мой!»?</text:p>
      <text:p>И видится мне следующее. Известно, что Тора наша потому называется Тора, что она указывает правильный путь, по котором должен идти человек. И нет ни одной буквы в Торе, чтобы не было в ней доброго совета для слуения Творцу, благословенно имя Его! И так же из этого стиха можем мы научиться, как скромно и приниженно стоит вести себя человеку постоянно, как написано: «Пусть не хвалится мудрец мудростью своей...» И это же объяснено во всех книгах, [обучающих] страху, что даже если человек совершенен всеми видами совершенств и знает всю Тору целиком, пусть он смотрит на себя та, как будто он ещё даже не начал! Ведь кто круче Мойше рабейну, мир ему, а про него сказано: «А Мойше был скромнее любого человека...» Но с другой стороны, если ты видишь в товарище своём что-то хорошее, то завидуй ему и говори, что он служит Творцу, благословенному, больше [тебя].</text:p>
      <text:p>И этому-то и учит нас этот стих. Ведь объяснено в мидраше наших мудрецов, заль, что когда Авраам пошёл на акеду со своим сыном Ицхаком, был большой шум в небесной и земной свитах. Одни говорили: «Смотрите, как такой великий человекк (как сказано в Мидраше, что в конце своих дней он был царём надо всеми народами) идёт принести в жертву своего единственного сына ради своей любви к Творцу», другие говорили: «Смотрите на Ицхкака, который сын царя и есть у него все блага мира, а теперь он идёт принестись в жертву, чтобы исполнить желание Творца, благословенного!» Но Авраам и Ицхак, какждый сам по себе, восхваляли другого и говорили в сердце своём, что их собственный постыупок не считается ничем. То есть, Ицхак говорил: «Что великого делаю я? Ведь за один момент меня зарежет отец мой и выйдет моя душа и не будет у меня никакого страдания. Но главное в этом — мой отец, сколкьо страданий должен он перенести и как будет скорбеть о сыне своём долгие дни! И при этом не отказывается выполнить волю Творца!» А Авраам говорил наоброт: «Что я делаю? Всго лишь немного страданий и грусти будет у меня из-за моего единственнго сына, пока я не успокоюсь. Но главное — это то, что делает мой сын, ведь от готов, что будут резать его и что он отдаёт себя Небесам! И при всём при этом не отказывается!»</text:p>
      <text:p>И на это и намекает этот стих: «И сказал Ицхак Аврааму, своему отцу, и сказал: “Отец мой!”». То есть, Ицхак сказал, что вся эта заповедь относится к отцу, так как он главный в её выполнении. А Авраам говорит наоброт: «Вот я, сын мой», то есть дай Б-г быть бы мне на уровне сына моего, так как он главный [в этом испытании]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