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10</text:h>
      <text:p>Почему в данном случае мы не говорим, что это надо есть только внутри трапезы, как мы сказали в ситуации с хлебом, описанной выше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