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савата (Законы благословений): , глава 1, симан катан 25</text:h>
      <text:p>Так как это биркат амазон или меайн шалош, которые имеют источник в Торе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