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2, глава 2, sub_chapter 2</text:h>
      <text:p>Если не говорить о трапезе, то действие благословения завершают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