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22, мишна 2</text:h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p>А всё, что не было в горячей воде накануне — ополаскивают в горячей воде в шаббат,</text:p>
      <text:p>кроме давно засоленного [мяса] и колияс а-испанин, ополаскивание которых является завершением их приготовления</text:p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Мишна. Шабат: , глава 3, мишна 3</text:h>
      <text:p>И не заворачивают в платок. Раби Йоси разрешает.</text:p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Мишна. Шабат: , глава 22, мишна 2</text:h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Псохим: Лист 41a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Псохим: Лист 41a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Брахот: Лист 38b</text:h>
      <text:p><text:note text:note-class="footnote"><text:note-citation>РаШИ</text:note-citation><text:note-body><text:p text:style-name="odfdo_auto_1">, глава 6, симан катан 38b:даже раби Йоси согласен</text:p><text:p>что с точки зрения благословения сохраняет свой статус</text:p></text:note-body></text:note>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Брахот: Лист 38b</text:h>
      <text:h text:outline-level="1"><text:s/>. Эвен Ави аЭзри: симан 197, сеиф 10</text:h>
      <text:p><text:a xlink:href="https://ya.ru">говорил</text:a></text:p>
      <text:p>Всё, что было в горячей воде накануне шаббата — можно замачивать в горячей воде в шаббат.</text:p>
      <text:p>А всё, что не было в горячей воде накануне — ополаскивают в горячей воде в шаббат,</text:p>
      <text:p>кроме давно засоленного [мяса] и колияс а-испанин, ополаскивание которых является завершением их приготовления</text:p>
      <text:p>И так же нет выпечки после выпечки в шабат, но есть выпечка после варки и есть варка после выпечки, как например, если замочить хлеб в кипятке. И так же мы не разбираемся, варится ли [конкретная еда] во втором сосуде, так как спорят мудрецы об этом про специи и соль, и как мы учили:</text:p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p>И алаха как раби Йоси.</text:p>
      <text:p>Но это не так, ведь приводится [этот спор] в гл. «Как благословляют» и приходят к выводу, что</text:p>
      <text:p>(см. Тосафот Псохим 41а Ула, ТРИ Брохот 38а)</text:p>
      <text:h text:outline-level="1"><text:s/>. Сефер Ереим: симан 102, глава 3</text:h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h text:outline-level="1"><text:s/>. Сефер Ереим: симан 102, глава 3</text:h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</text:p>
      <text:p>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h text:outline-level="1"><text:s/>. Сефер Ереим: симан 102, глава 3</text:h>
      <text:p/>
      <text:p/>
      <text:p>Потому что влага дерева варится.</text:p>
      <text:p/>
      <text:p>И учили в главе «Кира»:</text:p>
      <text:p/>
      <text:p>И хотя нет там огня, порождение огня - как сам огонь (Толода по мудрецам). Как учлии в гл. «Кира»:</text:p>
      <text:p/>
      <text:p>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</text:p>
      <text:p/>
      <text:p/>
      <text:p>А откуда [мы знаем, что специи варятся только в первом сосуде?] Из того, что учили:</text:p>
      <text:p/>
      <text:p/>
      <text:p>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</text:p>
      <text:p>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/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</text:p>
      <text:p/>
      <text:p>И там сказал раби Йоси, что специи не варятся. И алаха как слова устрожающего.</text:p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</text:p>
      <text:p/>
      <text:p>То есть, замачивают в горячей воде в первом сосуде, так как сварено уже до конца.</text:p>
      <text:p/>
      <text:p>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</text:p>
      <text:p/>
      <text:p>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  <text:p/>
      <text:p/>
      <text:p>То есть, много воды за один раз и тогда до того, как первая струя смешается и нагреется уже придёт вторя струя.</text:p>
      <text:p/>
      <text:p/>
      <text:p>По поводу же температуры нагрева:</text:p>
      <text:p/>
      <text:p>Нет варки после варки, но есть варка после жарки и есть жарка после варки, как мы учили в Псохим, гл. «Всякое время» в конце:</text:p>
      <text:p/>
      <text:p/>
      <text:p/>
      <text:p>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<text:span text:style-name="odfdo_auto_1">И хотя из Евамот...</text:span></text:p>
      <text:p/>
      <text:h text:outline-level="1"><text:s/>. Шульхан Арух Орах Хаим: симан 318, сеиф 5</text:h>
      <text:h text:outline-level="1"><text:s/>. Шульхан Арух аШалем Орах Хаим: симан 5, часть 50, сеиф 12</text:h>
      <text:p>Весь вопрос в том, считаются ли жарка и варка одним действим или разными действиями в рамках запрета варки (ведь вкус жаренного и варёного отличается).</text:p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p>Значит, варка после жарки считается новым действием, раз меняет статус еды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</text:p>
      <text:p>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Однако Рабия говорит, что из трактата Брахот видно, что причина раби Йоси в том, что у варёной мацы нет вкуса мацы, но это никак не значит, что варка влияет на благословение, или на законы шабата:</text:p>
      <text:p><text:note text:note-class="footnote"><text:note-citation>РаШИ</text:note-citation><text:note-body><text:p text:style-name="odfdo_auto_1">, глава 6, симан катан 38b:даже раби Йоси согласен</text:p><text:p>что с точки зрения благословения сохраняет свой статус</text:p></text:note-body></text:note></text:p>
      <text:p><text:a xlink:href="https://ya.ru">говорил</text:a></text:p>
      <text:p>И так же нет выпечки после выпечки в шабат, но есть выпечка после варки и есть варка после выпечки, как например, если замочить хлеб в кипятке. И так же мы не разбираемся, варится ли [конкретная еда] во втором сосуде, так как спорят мудрецы об этом про специи и соль, и как мы учили:</text:p>
      <text:p>И алаха как раби Йоси.</text:p>
      <text:p>Но это не так, ведь приводится [этот спор] в гл. «Как благословляют» и приходят к выводу, что</text:p>
      <text:p>(см. Тосафот Псохим 41а Ула, ТРИ Брохот 38а)</text:p>
      <text:p><text:line-break/></text:p>
      <text:p><text:line-break/></text:p>
      <text:p>По правилам Шульхан Аруха основной закон соответствует мнению «есть разрешающие», поскольку Шульхан Арух привёл их во множественном числе, а мнение Йераим — в единственном числе. Но что именно из двух устрожений (варка после жарки или варка хлеба во втором сосуде) разрешают «разрешающие»?</text:p>
      <text:p>Рамо, как мы видим, приводит оба варианта, поэтому говорит, что есть разрешающие класть во второй сосуд (так как он не варит), а есть и те, кто разрешают даже в первый сосуд (так как нет варки после варки). Но по факту мы всё устрожаемся по мнению Ереим.</text:p>
      <text:p>-------------------</text:p>
      <text:p>Можно ли котрелу положить на сковороду на плату? А рядом? А на сковороду на кастрюлю на плате? А варёную курицу?</text:p>
      <text:p>Тут жарка без жидкости — это жакра, а не выпечка как обыч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