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Шульхан Арух аШалем Орах Хаим: симан 16, часть 50</text:h>
      <text:p/>
      <text:p>Рав считал алаха как раби Меир, но публично говорил, что как р. Иуда чтобы люди не расслаблялись</text:p>
      <text:p/>
      <text:p/>
      <text:p/>
      <text:p/>
      <text:p/>
      <text:p>МБ (318к2): когда мы не знаем, запрещено ли действие или разрешено, так как запрет выгоды — запрет мудрецов,получается тут сомнение в вопросе мудрецов и потому мы облегчаем и разрешаем</text:p>
      <text:p>В Талмуде это упоминается применительно к работе нееврея. Касается ли это так же работы, совершённой евреем?</text:p>
      <text:p/>
      <text:p/>
      <text:p>ШАР объясняет, почему это не применимо к работе, совершённой евреем. Вся идея запрета «бикдей шеяасу» в том, чтобы человек не сказал сделать работу в шабат. А зачем ему это делать, если он в шабат не может воспользоваться её результатом? Чтобы она была готова сразу после шабата. Поэтому мы запрещаем ему пользоваться результатом работы «бикдей шеяасу» и тогда ему нет никакого смысла просить сделать её в шабат, ведь даже если он попросит сразу после шабата — воспользоваться он сможет в то же самое время.</text:p>
      <text:p>Но это всё применимо к ситуации, когда человек может попросить сделать работу в шабат. Это когда? Когда он просит нееврея или когда просит еврея начать в пятницу ту работу, которую начинать нельзя. Потому что оба эти запрета лёгкие в глазах людей. Но будет ли он просить еврея сделать работу в шабат? Нет. Да и тот не послушает. Поэтому вводить запрет «бикдей шеяасу» нет смысла.</text:p>
      <text:p/>
      <text:p/>
      <text:p>Если еврей сварил кашу для другого еврея — второй еврей считается как сваривший с точки зрения запрета получения выгоды или как другой?</text:p>
      <text:p>Из законов исур веэтер мы видим, что тот, для кого битулировали запрет, считатся как тот, кто его битулировал. Но Маген Авраам добавляет, что из слов Бейт Йосефа в законах запрещённого и разрешённого следует, что есть разница в этом вопросе между законами запрещённого и законами шаббата, так как в первом случае есть опасение, что если мы разрешим человеку пользоваться смесью, где был битулирован запрет, он в итоге скажет нееврею битулировать запреты для него; но в законах шаббата, даже если он скажет нееврею сварить для него, он всё равно не сможет получить выгоду от варки до исхода шаббата, и всё равно надо будет ждать время, которое заняла эта варка (кдей ше-яасу), и нет опасения, что он скажет другому еврею сварить для него, так как «человек не грешит без выгоды для себя» (то есть другой еврей не станет нарушать шаббат ради него, так как когда еврей делает грех, он делает это для себя из-за своего злого начала, а не для других).</text:p>
      <text:p/>
      <text:p/>
      <text:p>Все согласны, что точно есть проблема "может добавит": можно получать выгоду только от такой малахи, в которой нет опасения, что её сделали больше с расчётом на здорового (шхита быка — нельзя зашхитовать только часть быка, поэтому то, что осталось — можно здоровому с этой точки зрения)</text:p>
      <text:p/>
      <text:p/>
      <text:p/>
      <text:p/>
      <text:p/>
      <text:p/>
      <text:p><text:span text:style-name="odfdo_auto_1">А поддержание температуры в доме в шабат?</text:span></text:p>
      <text:p>Выгоду от работы ребёнка в шабат можно получать, если он сделал её сам. Если же по указанию взрослого, даже косвенному — будет запрещено БшЯ</text:p>
      <text:p/>
      <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