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100, сеиф 4111 разрушены ешивы в Тверии и Ципори, многие мудрецы бегут в Вавило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