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, сеиф 4037 Папус бен Пулмус уничтожил дом учения Шмуэля и тогда же был убит рав Хани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