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3300, сеиф 3334 Пророчество Ехезкеля : видение о ерусалиме (8-11 гл)</text:h>
      <text:p>5 элула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