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100, сеиф 3153 цари Израиля: Захарлья бен Еровам 6 месяцев.потом Шалум бен Йовеш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