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900, сеиф 29?? Бат Шева</text:h>
      <text:p>Бат Шева</text:p>
      <text:p>Давид: запрет уединяться с разрешёной свободной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