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83 Шауль нарушет приказ Бга</text:h>
      <text:p>Шмуэль увщевает народ. Через год от начала царствования (а царствовал всего 2-3 года). Шауль не дожидается Шмуэля и приносит жертвы без него. Всевышний решает выбрать себе другого царя.</text:p>
      <text:p>Битва филистимлянами, Йонатан нарушает запрет есть ен зная этого, народ спасает йонатана.</text:p>
      <text:p>Битва с амалекитянами, Шауль нарушает приказ Бга. Агаг оставляет потомство. Забирание царства от Шауля.</text:p>
      <text:p>Иди помажь на царство новго царя. Давид и Голиаф</text:p>
      <text:p>Шауль вырезает город Нов, в котором большинство жителей из потомков Эли. Спасается только Эвьятар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