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500, сеиф 2507 или 2517 Умирает Иошуа бен Нун. Старейшины после него</text:h>
      <text:p>26 нисан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