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500, сеиф 2504 Иошуа завершает разделение Израиля. Начинают отсчитывать йовел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