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23 Смерть Авраама. Покупка Яаковом первородства</text:h>
      <text:p>Авраам передает Ицхаку сообщение о казни первенцев</text:p>
      <text:p>В 15 лет Яаков покупает у Эйсава своё первородств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