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1</text:h>
      <text:p>Закон куска, рауя леискабед, таков же как брии, что даже в 1000 не битулируется и даже если он зарпещён для получения выгоды, так как если битулируется, то будет разрешена и рауя леискабед</text:p>
      <text:p>И даже если запрещена только по мудрецам - не битулируется. А если есть сомнение, рауя леискабед или нет - облегчаем даже если это запет Торы</text:p>
      <text:p><text:line-break/></text:p>
      <text:p>И даже кусок не высоленного [мяса] битулируется, так как он запрещён не сам по себе, а из-за крови которая в нём.Всякий кусок, который запрещён только на толщину клипы, битулируется, так как клипа не рауя леискабед</text:p>
      <text:p>Неощипанная курица, которая смешалась с другими, битулируется, так как её нельзя предложить гостям в этом виде, даже если после того, как она смешалась её ощипали. И так же она не подходит чтобы уважить пока её не сварили. И так же целый барашек. Или слишком большой кусок не подходит чтобы им уважить, так как не подают гостям целого барашка или слишком большой кусок. И есть те, кто с этим спорят.</text:p>
      <text:p>И так и принято, за исключением неощипанной курицы, так как ощипать её - большой труд и потому принято что они битулируется (Тур от имени "есть мнение". Мордехи 646, Шаарей Дура 40). И так же ноги или голова с волосами. Но если опалили волосы на них - считаются ХаРаЛь, даже если их ещё не высолили. И даже целый барашек не битулируется (агаот Шаарей Дура). Однако ноги птиц (кроме гуся) и ноги мелких животных не важны вообще и битулируются. Голова птицы не важна и битулируется (Арух 25).</text:p>
      <text:p>Жир кишок не подходит для того, чтобы уважить</text:p>
      <text:p>(но жир утиной шкуры называется ХаРаЛь и не битулируется) (там же 25)</text:p>
      <text:p>Куркван (мускульный желудок) и другие кишки не подходят чтобы уважить</text:p>
      <text:p/>
      <text:p>То, что ХаРаЛь и Брия не битулируются - это когда они целые. Но если их разрезали или размельчили так что они потеряли свою форму - битулируются, так как не важны. Даже если были измельчены после того как смешались с разрешённым</text:p>
      <text:p>(даже после того, как стало известно что они смешались) (примечания Шаарей Дура 41, собственые слова чтобы исключить мнение Исур веЭйтер Арох 25)</text:p>
      <text:p>Но это если они измельчены не с намерением битулировать запрет. Но если намеревался - запрещено ему, если это его и так же тому, для кого измельчал</text:p>
      <text:p>(И нет разница смешаны с видом или с другим видом) (собственные слова и так следует из пойским, не как в Исур веЭйтер Арох)</text:p>
      <text:p>Если измельчён один кусок - не говорим что это запрет измельчён и битулировался и всё будет разрешено, а разрешён только измельчённый кусок: если он запрет - то всё разрешено, а если разрешён - разрешён. И даже если измельчили большниство - не говорим что среди них запрещённый, но все измельчёные куски разрешены, а целые - запрещены.</text:p>
      <text:p/>
      <text:p>Куркван в котором нашли дырку и смешалась эта курица с другими - сравниваем жир курквана с жиром куриц в этом месте и если они подобны - разрешаем остальные</text:p>
      <text:p>И так же в аналогичных случаях</text:p>
      <text:p>Голова барана оказалась трефной и не известно от какого она барана - если можно сопоставить по месту разреза - можно положиться на это и разрешить остальных баранов.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