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лей: , глава 17, стих 5</text:h>
      <text:h text:outline-level="1"><text:s/>. раби Элиэзер бен Яаков II: симан Мертвец схватыват 4 локтя</text:h>
      <text:p>Мертвец «схватывает» 4 локтя для чтения Шма, как написано:</text:p>
      <text:p>Кто смеется над бедным, тот хулит Творца его, злорадный не избегнет кары.</text:p>
      <text:h text:outline-level="1"><text:s/>. Талмуд. Сота: Лист 43b</text:h>
      <text:p>Когда пришёл рав Дими, сказал [он от имени] раби Йоханан от имени раби Элиэзера бен Яакова:</text:p>
      <text:p>Мертвец «схватывает» 4 локтя для чтения Шма, как написано:</text:p>
      <text:h text:outline-level="1"><text:s/>. Талмуд. Брахот: Лист 18a</text:h>
      <text:h text:outline-level="1"><text:s/>. Талмуд. Сота: Лист 43b</text:h>
      <text:p>Когда пришёл рав Дими, сказал [он от имени] раби Йоханан от имени раби Элиэзера бен Яакова:</text:p>
      <text:p/>
      <text:h text:outline-level="1"><text:s/>. Кесеф мишне на Мишне Тора. Любовь. Законы чтения Шма.: симан 2, глава 3, сеиф 2</text:h>
      <text:p><text:a xlink:href="https://ya.ru">Сота, гл. «Помазанный на войну» (43b)</text:a></text:p>
      <text:p>Когда пришёл рав Дими, сказал [он от имени] раби Йоханан от имени раби Элиэзера бен Яакова:</text:p>
      <text:p><text:a xlink:href="https://ya.ru">в начале главы «Тот, чей мертвец» (Брахот 18a)</text:a></text:p>
      <text:p>И считает учитель наш, что любой, кто читает там, где читать нельзя — не засчиталось ему чт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