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Йоси бар Ханина: симан Про туалет и баню</text:h>
      <text:p>Туалет, про который сказали — даже если нет в нём испражнений. А баня, про которую сказали — хотя и нет в ней человека!</text:p>
      <text:h text:outline-level="1"><text:s/>. Талмуд. Шабат: Лист 10a</text:h>
      <text:p>Рав Ада бар Аава сказал это про баню, в которой нет людей.</text:p>
      <text:p>А вот ведь сказал раби Йоси бар Ханина:</text:p>
      <text:p>Туалет, про который сказали — даже если нет в нём испражнений. А баня, про которую сказали — хотя и нет в ней человека!</text:p>
      <text:h text:outline-level="1"><text:s/>. Талмуд. Брахот: Лист 26a</text:h>
      <text:p>Разве?</text:p>
      <text:p>А ведь сказал рав Йосеф бар Ханина:</text:p>
      <text:p/>
      <text:p>Но про что идёт речь? Про новую!</text:p>
      <text:h text:outline-level="1"><text:s/>. Талмуд. Брахот: Лист 26a</text:h>
      <text:p>А ведь сказал рав Йосеф бар Ханина:</text:p>
      <text:p>Туалет, про который сказали — даже если нет в нём испражнений. А баня, про которую сказали — хотя и нет в ней человека!</text:p>
      <text:h text:outline-level="1"><text:s/>. Кесеф мишне на Мишне Тора. Любовь. Законы чтения Шма.: симан 2, глава 3, сеиф 1</text:h>
      <text:p><text:a xlink:href="https://ya.ru">Первая глава тр. «Шабат» (10а)</text:a><text:a xlink:href="https://ya.ru">конец главы «Тот, чей мертвец» (Брахот 26а)</text:a></text:p>
      <text:p>А ведь сказал рав Йосеф бар Ханина:</text:p>
      <text:p>«Про который сказали» — то есть, что не читают в нём Шма и не молятс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