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28</text:h>
      <text:p>...</text:p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>...</text:p>
      <text:h text:outline-level="1"><text:s/>. Рабейну Ерухам. Сефер Адам: симан 15, буква 28</text:h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/>
      <text:h text:outline-level="1"><text:s/>. Бейт Йосеф на Тур Йоре Деа: симан 94, симан катан 8</text:h>
      <text:p><text:a xlink:href="https://ya.ru">р. Ерухам (несив 15, буква 28, лист 137 начало столбца 4)</text:a></text:p>
      <text:p>И видится мне, что это не похоже на горячее мясо, которое разрезали молочным ножом, которое запретил р. Перец. Ведь там из-за нажима ножа лучше входит вкус [в мясо]. Или же дело в том что на ноже иногда остаётся застывший жир, который не заметно, и когда режешь таким ножом, то впитывается [не просто вкус впитанный в нож,] а вкус самого вещества, в отличие от случая со сковородой [???].</text:p>
      <text:p>И видится мне что можно учить отсюда закон по поводу сыра в тесте, которое жарят на жире: положили масло на мясную сковороду бат йома - тут нужно только снять клипу,</text:p>
      <text:p>ведь там нет нажима ножа. И раз там нет жидкости чтобы вывести и впитать вкус - не запрещает больше чем на клипу.И так видно из того, что пишут Тойсфойс (111а на слова "закон: рыбы") и РОШ (глава "коль абосор" 29) про рыбу, которую подали на сковороде, то есть жаренную горячую рыбу или холодную рыбу положили на горячую тарелку: как по мнению "верхнее определяет", так и по мнению "нижнее определяет" - пока остаывает впитывает и нужно снять клипу, как говорим в главе "как жарят" (Псохим 76а)</text:p>
      <text:p>и объяснится это так же в главе 105 (165а) с помощью Небес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