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алмуд. Хуллин: , глава 8</text:h>
      <text:h text:outline-level="1"><text:s/>. Талмуд. Хуллин: , глава 8</text:h>
      <text:h text:outline-level="1"><text:s/>. Бейт Йосеф на Тур Йоре Деа: симан 88, симан катан 1</text:h>
      <text:p>Начало главы «Всякое мясо» (103б):</text:p>
      <text:p>А в следующей мишне (104б):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