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13</text:h>
      <text:p>Я уже писал в 70 гл. (115б первое речение), что это мнение РОШа (Гид аНоше 24), РАШБА (Торат аБайт короткий Дом 4 врата 1 2б) и РаНа (Хулин 42 "рыба"), что не стоит устрожиться в случае горячего из-за соли, чтобы оно запрещало больше, чем на клипу. И это не как Рамбан (Хулин 112 «а рабейну Шломо»). И как следует из слов Рамбама, что запрещают всё. И так же не как мнение РАА (БД ША 70б), что нужна нетила.</text:p>
      <text:p>И пишет РаН (34б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