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алмуд. Хуллин: Лист 97b</text:h>
      <text:p>Те бедра животных, которые были засолены в доме Экзиларха с седалищным нервом внутри: Равина запретил, тогда как рав Аха бар рав Аши разрешил. Они пришли и попросили Мар бар рав Аши вынести решение. Тот сказал им: «Мой отец разрешил».</text:p>
      <text:p><text:note text:note-class="footnote"><text:note-citation>РаШИ</text:note-citation><text:note-body><text:p text:style-name="odfdo_auto_1">, глава 7, симан катан 97b:Что ты думаешь</text:p><text:p>раз ты запретил? Если из-за того, что сказал Шмуэль.... Так вот ведь в этом случае горячий гид разрешён, как сказал Шмуэль: «Можно есть...»</text:p></text:note-body></text:note><text:span> </text:span><text:note text:note-class="footnote"><text:note-citation>РаШИ</text:note-citation><text:note-body><text:p text:style-name="odfdo_auto_1">, глава 7, симан катан 97b:замоченное</text:p><text:p>В уксусе и специях, и замочили в нём разрешённое и зарпещённое вместе. Solcier</text:p></text:note-body></text:note></text:p>
      <text:p>Проблема [с мнением Раввины]</text:p>
      <text:h text:outline-level="1"><text:s/>. Бейт Йосеф на Тур Йоре Деа: симан 105, симан катан 12</text:h>
      <text:p>В гл. «Гид аНоше» (97б):</text:p>
      <text:p>Те бедра животных, которые были засолены в доме Экзиларха с седалищным нервом внутри: Равина запретил, тогда как рав Аха бар рав Аши разрешил. Они пришли и попросили Мар бар рав Аши вынести решение. Тот сказал им: «Мой отец разрешил».Те бедра животных, которые были засолены в доме Экзиларха с седалищным нервом внутри: Равина запретил, тогда как рав Аха бар рав Аши разрешил. Они пришли и попросили Мар бар рав Аши вынести решение. Тот сказал им: «Мой отец разрешил».<text:line-break/>Проблема [с мнением Раввины]</text:p>
      <text:p>Объясняет РаШИ: «Из-за жира гида запретил Равина, так как про сам гид мы знаем, что в нём нет вкуса»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