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10</text:h>
      <text:p>Там [в Геморе] это вопрос, на который дан ответ.</text:p>
      <text:p>И видится мне, что не обязательно братья, но тот же закон будет в случае двух постояльцев, которые знают друг друга. И так же видится мне мнение нашего учителя, который пишет в Тур Йоре Деа 88: "а то, что запрещено ставить на стол - это именно в случае двух человек, которые знакомы друг с другом, тогда запрещено, даже если они плохо относятся друг к другу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