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196, симан катан 1</text:h>
      <text:p>В гл. «Трое, которые ели» (45а). И в Геморе устанавливается, что речь идёт о тевеле по мудрецам, например, когда посеяли в горшке без отверстия.</text:p>
      <text:p>И пишет Рашба от имени Раавада, что из этого можно сделать вывод, что те, кто не отделяют «халу огня» от своего теста, хотя она и по мудрецам, не участвют в зимуне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