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Талмуд. Хуллин: , глава 8</text:h>
      <text:p><text:note text:note-class="footnote"><text:note-citation>Тосафот</text:note-citation><text:note-body><text:p text:style-name="odfdo_auto_1">, глава 8, симан катан 105a:в другой трапезе ест</text:p><text:p>Не другая трапеза, как обычно делают одну утром а другую вечером, но и даже сразу, если убрал столи и сказал благословение - можно, так как мудрецы не давали дополнительного уточнения</text:p></text:note-body></text:note></text:p>
      <text:h text:outline-level="1"><text:s/>. Книга законов. Хуллин: , глава 8</text:h>
      <text:p>И отсюда мы видим, что то, что сказал рав Хисда: «Ел мясо - запрещено есть творог», значит что он не разрешает есть творог после мяса, пока не сделает паузу как между двумя трапезами, так как не находим никого, кто разрешает есть творог после мяса с меньшей паузой. И даже мар Уква, который ждал столько, называл себя винным уксусом.</text:p>
      <text:h text:outline-level="1"><text:s/>. Тосафот на Хулин: , глава 8</text:h>
      <text:p>Не другая трапеза, как обычно делают одну утром а другую вечером, но и даже сразу, если убрал столи и сказал благословение - можно, так как мудрецы не давали дополнительного уточнения</text:p>
      <text:h text:outline-level="1"><text:s/>. РОШ на Хулин: симан 5, глава 8</text:h>
      <text:p><text:note text:note-class="footnote"><text:note-citation>Агаот</text:note-citation><text:note-body><text:p text:style-name="odfdo_auto_1">, глава 8, симан катан 52</text:p><text:p>И так пишет Агаот Маймониёт, что надо подождать 6 часов, то есть не как алахот Гдолот и рабейну Там и Тосафот, которые объяснили: "в другой трапезе ем":<text:line-break/><text:line-break/>И так же считает раби Элиэзер бен Йоэль.<text:line-break/></text:p><text:p>Ответ Маарама, благословенной памяти: "А то что спрашивает меня господин мой, что он слышал, что у меня принято не есть мясо животного домашнего, дикого и после сыра, но облегчаю в мясе птицы: в юности я сам смеялся над теми, кто так делает и мне это казалось ошибкой. Пока както раз между трапезами не обнаружил я у себя сыр между зубами. И тогда постановил я на себя устрожится с мясом после сыра как с творогом после мяса. И нет в этом спора с Талмудом или добавления, которое убавление. Ведь мы видим в главе “всякое мясо”: “я в этом вопросе как винный уксус...”, получается каждый в этом вопросе может устрожиться и сделать себе ограду. А в птице я облегчаю, потому что питцу и творог вообще можно есть без предохранения. И мир. Меир бар Борух". И так пишет Мордехи.</text:p><text:p>[Агаот БАХ: тут речь идёт между блюдом и творогом] И надо мыть руки даже днём, потому тчо прилипает больше, чем сам сыр, где руки мыть надо только ночью. Из Ор Заруа.</text:p></text:note-body></text:note></text:p>
      <text:h text:outline-level="1"><text:s/>. Агаот Ашири на Хулин: , глава 8, симан катан 52</text:h>
      <text:p>И так пишет Агаот Маймониёт, что надо подождать 6 часов, то есть не как алахот Гдолот и рабейну Там и Тосафот, которые объяснили: "в другой трапезе ем":</text:p>
      <text:p/>
      <text:p>И так же считает раби Элиэзер бен Йоэль.</text:p>
      <text:h text:outline-level="1"><text:s/>. Бейт Йосеф на Тур Орах Хаим: симан 173, симан катан 4</text:h>
      <text:p>Там, в главе "любое мясо".</text:p>
      <text:p><text:line-break/></text:p>
      <text:p>Пишет РИФ:<text:s/></text:p>
      <text:p>И отсюда мы видим, что то, что сказал рав Хисда: «Ел мясо - запрещено есть творог», значит что он не разрешает есть творог после мяса, пока не сделает паузу как между двумя трапезами, так как не находим никого, кто разрешает есть творог после мяса с меньшей паузой. И даже мар Уква, который ждал столько, называл себя винным уксусом.</text:p>
      <text:p>Пишет РОШ</text:p>
      <text:p><text:note text:note-class="footnote"><text:note-citation>Агаот</text:note-citation><text:note-body><text:p text:style-name="odfdo_auto_1">, глава 8, симан катан 52</text:p><text:p>И так пишет Агаот Маймониёт, что надо подождать 6 часов, то есть не как алахот Гдолот и рабейну Там и Тосафот, которые объяснили: "в другой трапезе ем":<text:line-break/><text:line-break/>И так же считает раби Элиэзер бен Йоэль.<text:line-break/></text:p><text:p>Ответ Маарама, благословенной памяти: "А то что спрашивает меня господин мой, что он слышал, что у меня принято не есть мясо животного домашнего, дикого и после сыра, но облегчаю в мясе птицы: в юности я сам смеялся над теми, кто так делает и мне это казалось ошибкой. Пока както раз между трапезами не обнаружил я у себя сыр между зубами. И тогда постановил я на себя устрожится с мясом после сыра как с творогом после мяса. И нет в этом спора с Талмудом или добавления, которое убавление. Ведь мы видим в главе “всякое мясо”: “я в этом вопросе как винный уксус...”, получается каждый в этом вопросе может устрожиться и сделать себе ограду. А в птице я облегчаю, потому что питцу и творог вообще можно есть без предохранения. И мир. Меир бар Борух". И так пишет Мордехи.</text:p><text:p>[Агаот БАХ: тут речь идёт между блюдом и творогом] И надо мыть руки даже днём, потому тчо прилипает больше, чем сам сыр, где руки мыть надо только ночью. Из Ор Заруа.</text:p></text:note-body></text:note></text:p>
      <text:p>И пишет в примечании на это:</text:p>
      <text:p>И так пишет Агаот Маймониёт, что надо подождать 6 часов, то есть не как алахот Гдолот и рабейну Там и Тосафот, которые объяснили: "в другой трапезе ем":И так же считает раби Элиэзер бен Йоэль.</text:p>
      <text:p>И так же пишет Агаот Маймониёт, глава 9 законы запрещённой пищи. И пишут так же, что по мнению рабейну Тама и Алахот Гдолот мар Уква, который не ел творог до следующей трапезы - устрожался. А в мире принято идти по мнению Рамбама. И так постановил РАШБА в Торат аБайт. И пишут Рамбам и Рашба что это время надо ждать даже после мяса птицы.</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