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2: , дибур аматхиль Песнь Давида, буква ג</text:h>
      <text:p><text:span text:style-name="odfdo_auto_1">что раскрывает сущностное скрытие по отношениею к саомому себе и это тоже раскрытие скрытого, а не сотворение чего-то нового и если бы мысли не было это всё равно было бы, только скрыто (точно так же как есть несколько неосозноваемых человеком идей, так как человек ещё не размышлял о них хорошо) (и это суть мысли - раскрытие разума); речь раскрывает мысль, а действие раскрывает речь... и как всё это написано в другом месте. И таким образом понятно, что причина и следствие сопоставимы друг с другом и связаны друг с другом, ведь всё что было сокрыто и раскрывается - раскрытое подобно сокрытому... ведь именно то, что было скорыто раскрывается. И это же применимо к любому раскрытию сил, когда они проистекают из души, потому что это тоже раскрытие скрытого, как известно<text:s/>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