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2: , дибур аматхиль Песнь Давида, буква ב</text:h>
      <text:p>И так же из множества творений "внизу", и у каждого творения есть есть своя собственная энергия, соотетствующая его устройству и свойствам. И даже у самого маленького творения есть своя энергия и она делится на энергию для его сил разума и эмоций [...] питания. Ведь есть у них разум и они говорят песнь.</text:p>
      <text:p>И из всего этого видно величие Б-га... Но когда Он велик? Когда Он в городе Всесильного нашего - именно тогда заметно Его величие. Потому что всё создание творений и деление их на бесконечное количество частей (как сказано выше) - всё это благодаря буквам речи Имени Элоким</text:p>
      <text:p>Но пока остаётся вопрос: если Имя Авайе это простое единство, а сотворение проиходит благодаря Имени Авайе, как же потом происходит это разделение через Имя Элоким?</text:p>
      <text:p>так как всё это величие это лишь отсвет от Ор Эйн Соф, сжатие "величия" чтобы оно было источником сотворения. Но само "величие" не возможно постичь вообще и оно никак не сопоставимо с мирами.</text:p>
      <text:p>И теперь понятно почему множественность сущностей происходит от Имени Авайе - потому что это отсвет Имени Авайе, который сокращён чтобы облечься в Имя Элоким. Но само Имя Авайе - это простое единство и не разделяется чтобы быть истоником миров и творений...</text:p>
      <text:p>И [именно] потому называется творение "что-то из ничего", так как сотворение происходит лишь из отсвета, а любой отсвет называется "ничто" так как он не сравним с сущностью. И кроме того, отсвет не является чем-то существующим, в отличие от сути, и потому [тоже] она называется "ничто". Тем более если учесть сказанное выше, что само имя Авайе это лишь отсвет, а то что является источником миров - это [в свою очередь] лишь отсвет от имени Авайе, самый последний его уроень. И получается что свет и жизненность миров от самых высших уровней до самых нижних - это лишь отсвет от отсвет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