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драш Раба. Шмот: глава vayakhel, глава 48, буква 2</text:h>
      <text:h text:outline-level="1"><text:s/>. Имрей Бина: , часть 2</text:h>
      <text:h text:outline-level="1"><text:s/>. Сефер амайморим 5682: , дибур аматхиль Песнь Давида, буква א</text:h>
      <text:p>Надо понять в чём смысл повторения и что добавляет "мир и населяющие его", ведь уже сказано "земля и всё наполняющее её".</text:p>
      <text:p>"песнь Давида..." и тогда весь год не будет недостатка в пропитании... И надо понять, про какое пропитание тут говорится и при чём тут именно этот стих.</text:p>
      <text:p>И даже само существование тела тоже абсолютно</text:p>
      <text:p>(и даже то, что они могут подняться - это не потому что они расширились и отчистились и сами стали достойны высшего света, но поднимаются они из-за усиления света)</text:p>
      <text:p>и потому это не рост, а изменение сути. Но когда они находятся на своём уровне - они не растут)</text:p>
      <text:p>и поэтому буквы называются камнями)</text:p>
      <text:p>И говорится в Сефер Йецира (см прим. 29) что "два камня делают два дома, три камня - шесть домов", что означает что из соединения букв образуется "дом" (как дом состоит из упорядоченных камней): из двух "камней" (букв) получается два "дома" (слова) (две перестановки), а 3 "камня" (буквы) - 6 перестановок. Если собрать много домов - получится город. То есть, точно так же как из набора камней получется что-то новое - дом, жилище для человека (а из букв - слово)</text:p>
      <text:p>-вав-хаф. Но в каждой букве самой по себе нет мысли. Соединясь же эти буквы кроме того что становятся словом и получают смысл "источник благ", они получают ещё и второй и третий смыслы, как "ברוך אתה", "ברוכים תהיו", "יברכך ה'" (Насо 6:24). И это похоже на дом, сделанный из множества камней собранных вместе - он становится жилищем для человека и может даже "по красоте человека, – чтобы сидеть дома". А из соединения домов получается город.</text:p>
      <text:p>И именно поэтому [речь] называется "городом Всесильного нашего", так как это "город" для того, чтобы Всесильный был наш: так же как на земле Б-г поместил Свою Шхину в Храме в Иерусалиме</text:p>
      <text:p>, точно так же раскрытие высшей речи</text:p>
      <text:p>И это и означает "Всесильный наш". То есть конечно "Всесильным всей земли назовется Он", однако это именно потому что Он "Всесильный наш": благодаря буквам Торы и молитвы мы знаем и постигаем что Он Благословенный "Всесильный всей земли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