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0: , дибур аматхиль Начало народов - Амолек, буква א</text:h>
      <text:p>"Начало народов - Амолек, и конец его - полная погибель" (Балак 24:20). То, что Амолек - это начало всех семи народов означает, что он их корень и отделён от них. Про святость написано "Я - первый и Я - последний" (Ишаяу 44,6. См. Сидур с ДаХ 281а. Книга Майморов 5665 стр 211 и в других местах): "Я - первый" - это окружающий все миры, а "Я - последний" - наполняющий все миры. И окружающий все миры отделён от наполняющего все миры, но при этом окружающий все миры является источником и корнем наполняющего все миры. И так же и в клипе, леавдиль, Амолек - начало народов - корень и источник всех клипот.</text:p>
      <text:p>Из того, что сказано, что "конец его - полная погибель" следует, что клипа амолека не подлежит исправлению, чтобы можно было сделать из неё какой-то сосуд, лишь её уничтожение и есть её исправление. То есть её полное уничтожение и отсечение про что и сказано "конец его - полная погибель", то есть что конец его и исправление его - "полная погибель", только быть уничтоженным и отрезанным. Но при этом мы видим, что потомки Аманаа учили Тору публично (Гитин 57б. См Ликутей Тора Аризаля (и в ликутим) с. Шофтим, что р. Ш. бар Шилат был из его потомков), а изучение Торы - это бирурим, а Тора публично - похоже на "Премудрость возглашает снаружи" (Мишлей 1:20. См. Ор аТора Нах ч. 1 на стих стр 547), что даже на уровне "снаружи", где может быть не дай Б-г разделение, даже там "провозглашает" - будет подъём и песнь от поднятия бирурим, котораый выбираются через изучение Торы. А Аман из потомков Амолека (см масехет Софрим гл. 13 мишна 6. Нахалат Яаков там. И сноски там.). Из всего этого получается что даже клипу Амолека можно исправить и поднять. Как же тогда совместить что конец его погибель, а с другой стороны - может быть исправление и поднятие?</text:p>
      <text:p>Идея в том, что написано "конец положил тьме" (Йов 28:3) - есть предел и срок для тьмы клипот, до каких пор они будут сосать</text:p>
      <text:p>и получать [жизненность] от отходов святости, ахораим деахораим. КОгда же это время закончится - тогда они пропадут и будут отсечены абсолютно и не останется от них ничего. Причина этого в том, что сами по себе клипот ничего из себя не представляют, это лишь отсутствие [святости]. И хотя у них есть огромная сила, как каждый знает сам по себе страдания и давление, которое доставляет ему дурное начало и животная душа, которые никогда не успокаиваются и на каждом шагу приводят человека к испытаниям и путают его не хорошими мыслями и отлкают от одного к другому разными ложными ухищрениями: иногда поднимают крайне высокго, говорятчто это урашения заповеди эти не по его уровню и лучше ему и подобает ему больше заниматься торой или заповедями, а всё намерение [дурного начала] навредить ему, чтобы не делал он добро; а иногда принижает его крайне, гоовря: вот девь служение такое не по его уровню вообще, "и не следуй за великим и недостижимым" и начинает требовать истинны (то есть чтобы всё было седланно истинно) и цель его в том, чтобы человек не делал то что должен делать. И все эти пути показывают силу которая есть у клипы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